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List_20_Paragraph">
      <style:text-properties fo:font-size="14pt" style:font-size-asian="14pt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margin-left="0.635cm" fo:margin-right="0cm" fo:text-indent="0cm" style:auto-text-indent="false"/>
      <style:text-properties fo:font-size="14pt" style:font-size-asian="14pt" style:font-size-complex="14pt"/>
    </style:style>
    <style:style style:name="P5" style:family="paragraph" style:parent-style-name="Standard">
      <style:paragraph-properties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96cm" style:type="center"/>
        </style:tab-stops>
      </style:paragraph-properties>
    </style:style>
    <style:style style:name="P6" style:family="paragraph" style:parent-style-name="Standard">
      <style:paragraph-properties fo:margin-left="0cm" fo:margin-right="0cm" fo:text-indent="1.27cm" style:auto-text-indent="fals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text-position="super 58%" fo:font-size="14pt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Dundee Hawkhill Harriers</text:span></text:p>
      <text:p text:style-name="P3"/>
      <text:p text:style-name="Standard"><text:span text:style-name="T1">EGM </text:span></text:p>
      <text:p text:style-name="P3"/>
      <text:p text:style-name="Standard"><text:span text:style-name="T1">Thursday 29</text:span><text:span text:style-name="T2">th</text:span><text:span text:style-name="T1"> June <text:s/>RPC Meeting Room Main Centre. <text:s/>6-8 PM</text:span></text:p>
      <text:p text:style-name="P3"/>
      <text:p text:style-name="P5"><text:span text:style-name="T1"><text:tab/><text:tab/><text:tab/><text:tab/>MINUTES<text:tab/></text:span></text:p>
      <text:p text:style-name="P3"/>
      <text:list xml:id="list3983479441" text:style-name="WWNum1">
        <text:list-item>
          <text:p text:style-name="P1"><text:span text:style-name="T1"><text:s/>Introductions: Nigel introduced meeting and confirmed quorate</text:span></text:p>
        </text:list-item>
        <text:list-item>
          <text:p text:style-name="P1"><text:span text:style-name="T1">State of Play (see attached document)Nigel outlined the EGM had been called as Nigel/Debbie/Ciaron felt it best in the club and their own interests to step down after many years in the light of recent events and behaviours.</text:span></text:p>
        </text:list-item>
        <text:list-item>
          <text:p text:style-name="P1"><text:span text:style-name="T1">Codes of Conduct (see attached or visit British Athletics website) UK athletics have recently updated Codes of Conduct in response to events and issues. <text:s/>Discussion followed and all agreed they represented the behaviours DHH wish to endorse/enforce. <text:s/>Rather than draw up a copy it was agreed Codes would be customised for DHH/SA usage</text:span></text:p>
        </text:list-item>
        <text:list-item>
          <text:p text:style-name="P1"><text:span text:style-name="T1">Selection Guidelines for athlete selection (see attached). <text:s/>All agreed on the guidelines for athlete selection and all members including parents would be made aware of the content.</text:span></text:p>
        </text:list-item>
        <text:list-item>
          <text:p text:style-name="P1"><text:span text:style-name="T1">Trustee Nominations/Appointments</text:span></text:p>
        </text:list-item>
      </text:list>
      <text:p text:style-name="P3"/>
      <text:p text:style-name="Standard"><text:span text:style-name="T1">Appointed at EGM:</text:span></text:p>
      <text:p text:style-name="Standard"><text:span text:style-name="T1"><text:tab/><text:tab/>Club President: Dave Hanlon</text:span></text:p>
      <text:p text:style-name="Standard"><text:span text:style-name="T1"><text:tab/><text:tab/>Club secretary: Louise Mcgregor</text:span></text:p>
      <text:p text:style-name="Standard"><text:span text:style-name="T1"><text:tab/><text:tab/>Club Treasurer: Rachel Inatimi</text:span></text:p>
      <text:p text:style-name="Standard"><text:span text:style-name="T1"><text:tab/><text:tab/>Club Vice President: <text:s/>Rob Mckahey</text:span></text:p>
      <text:p text:style-name="Standard"><text:span text:style-name="T1"><text:tab/><text:tab/>Membership: Gordon Barrie</text:span></text:p>
      <text:p text:style-name="P3"/>
      <text:p text:style-name="P6"><text:span text:style-name="T1"><text:tab/>Transition Support Nigel Reynolds/Debbie Letham/Ciaron Collins</text:span></text:p>
      <text:p text:style-name="P2"/>
      <text:list xml:id="list140613396969265" text:continue-numbering="true" text:style-name="WWNum1">
        <text:list-item>
          <text:p text:style-name="P1"><text:span text:style-name="T1">Club Finances were explained with a Bank Account and Paypal. <text:s/>Club funds were healthy and met our costs.</text:span></text:p>
        </text:list-item>
        <text:list-item>
          <text:p text:style-name="P1"><text:span text:style-name="T1">Charity Report: Nigel had completed Club report in January but work was still needed in accounts</text:span></text:p>
        </text:list-item>
        <text:list-item>
          <text:p text:style-name="P1"><text:span text:style-name="T1">Membership/Waiting list. <text:s/>Club remains large with nearly 500 members and a constant waiting list of about 75 young people</text:span></text:p>
        </text:list-item>
        <text:list-item>
          <text:p text:style-name="P1"><text:span text:style-name="T1">Development Officer Update: Nigel indicated that Amy had decided to leave her post and the Club would need to seek a replacement</text:span></text:p>
        </text:list-item>
        <text:list-item>
          <text:p text:style-name="P1"><text:soft-page-break/><text:span text:style-name="T1">DHH moving forward. <text:s/>Dave Hanlon indicated all the positive aspects and the new Committee would move forward into a new phase </text:span></text:p>
        </text:list-item>
      </text:list>
      <text:p text:style-name="P4"/>
      <text:p text:style-name="P3"/>
      <text:p text:style-name="P3"/>
      <text:p text:style-name="P3"/>
      <text:p text:style-name="P3"/>
      <text:p text:style-name="P3"/>
      <text:p text:style-name="Standard"><text:span text:style-name="T1">Nigel Reynolds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GB" style:letter-kerning="false" style:font-name-asian="Calibri1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2pt" fo:language="en" fo:country="GB" style:letter-kerning="false" style:font-name-asian="Calibri1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Nigel Reynolds</meta:initial-creator>
    <dc:creator>Nigel Reynolds</dc:creator>
    <meta:editing-cycles>2</meta:editing-cycles>
    <meta:creation-date>2023-09-12T15:56:00</meta:creation-date>
    <dc:date>2023-09-12T15:56:00</dc:date>
    <meta:editing-duration>PT9M</meta:editing-duration>
    <meta:generator>LibreOffice/7.4.3.2$Windows_X86_64 LibreOffice_project/1048a8393ae2eeec98dff31b5c133c5f1d08b890</meta:generator>
    <meta:document-statistic meta:table-count="0" meta:image-count="0" meta:object-count="0" meta:page-count="2" meta:paragraph-count="22" meta:word-count="279" meta:character-count="1774" meta:non-whitespace-character-count="1499"/>
    <meta:user-defined meta:name="AppVersion">16.0000</meta:user-defined>
    <meta:template xlink:type="simple" xlink:actuate="onRequest" xlink:title="Normal.dotm" xlink:href=""/>
  </office:meta>
</office:document-meta>
</file>